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B000000320B5956111B858D2CD.jpg" manifest:media-type="image/jpe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p text:style-name="Standard"><draw:frame draw:style-name="fr1" draw:name="Image3" text:anchor-type="paragraph" svg:width="17cm" svg:height="11.333cm" draw:z-index="0"><draw:image xlink:href="Pictures/10000000000004B000000320B5956111B858D2CD.jpg" xlink:type="simple" xlink:show="embed" xlink:actuate="onLoad" loext:mime-type="image/jpe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5-06-20T16:32:29.427000000</meta:creation-date>
    <dc:date>2025-06-20T16:33:02.367000000</dc:date>
    <meta:editing-duration>PT33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3.4.2$Windows_X86_64 LibreOffice_project/60da17e045e08f1793c57c00ba83cdfce946d0aa</meta:generator>
  </office:meta>
</office:document-meta>
</file>